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fa51a2db2470c9e764bf7beb59fbe8.png"/>
  <manifest:file-entry manifest:media-type="image/svg+xml" manifest:full-path="Pictures/094661afd48dbb4a6a5da9984b35da55.svg"/>
  <manifest:file-entry manifest:media-type="image/svg+xml" manifest:full-path="Pictures/958142f99993b17b1ebd2869292f842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a2fa51a2db2470c9e764bf7beb59fbe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eps2014-wiki3.dee.isep.ipp.p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eps2014-wiki3.dee.isep.ipp.p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094661afd48dbb4a6a5da9984b35da5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094661afd48dbb4a6a5da9984b35da5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094661afd48dbb4a6a5da9984b35da5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094661afd48dbb4a6a5da9984b35da5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094661afd48dbb4a6a5da9984b35da55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958142f99993b17b1ebd2869292f8429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17:23</meta:creation-date>
    <dc:creator>Generated</dc:creator>
    <dc:date>2026-09-05T22::17:23</dc:date>
    <dc:language>en-US</dc:language>
    <meta:editing-cycles>1</meta:editing-cycles>
    <meta:editing-duration>PT0S</meta:editing-duration>
    <dc:title>wiki:dokuwiki</dc:title>
  </office:meta>
</office:document-meta>
</file>